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рпус-516-не-принят-в-эксплуатацию-после-капитального-ремонта"/>Корпус 516 не принят в эксплуатацию после капитального ремонта<text:bookmark-end text:name="корпус-516-не-принят-в-эксплуатацию-после-капитального-ремонта"/></text:h>
      <text:p text:style-name="First_20_paragraph">16.12.2015</text:p>
      <text:p text:style-name="Text_20_body">15 декабря состоялась государственная приемка корпуса 516 по вопросам капитального характера. Контроль за ходом работ осуществляется в процессе проведения капитального ремонта. В этом помогают сами жители — они сообщают, если их что-то не устраивает. Кроме того, жители участвуют в приемке домов после капитального ремонта в составе комиссии, в которую также входят представители государственной жилищной инспекции. Только после того, как комиссией дом будет принят и поставлена положительная оценка, производится расчет с подрядчиком за выполненные работы. До этого момента в обязательном порядке он устраняет все замечания</text:p>
      <text:p text:style-name="Text_20_body">По итогам государственной приемки корпуса 516 выявлены дефекты. Подрядной организации дано указание устранить выявленные замечания.</text:p>
      <text:p text:style-name="Text_20_body"><text:line-break/></text:p>
      <text:p text:style-name="Text_20_body">Адрес страницы: <text:a xlink:type="simple" xlink:href="http://savelki.mos.ru/presscenter/news/detail/2381248.html" office:name=""><text:span text:style-name="Definition">http://savelki.mos.ru/presscenter/news/detail/2381248.html</text:span></text:a></text:p>
      <text:p text:style-name="Text_20_body"><text:a xlink:type="simple" xlink:href="http://savelki.mos.ru" office:name=""><text:span text:style-name="Definition">Управа района Савел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6T08:06:10Z</meta:creation-date>
    <dc:date>2023-10-26T08:06:10Z</dc:date>
  </office:meta>
</office:document-meta>
</file>